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Header">
      <style:paragraph-properties fo:text-align="center" style:justify-single-word="false"/>
    </style:style>
    <style:style style:name="P2" style:family="paragraph" style:parent-style-name="Standard">
      <style:text-properties fo:font-size="10pt" style:font-size-asian="10pt" style:font-size-complex="10pt"/>
    </style:style>
    <style:style style:name="P3" style:family="paragraph" style:parent-style-name="Standard">
      <style:paragraph-properties fo:text-align="center" style:justify-single-word="false"/>
      <style:text-properties fo:font-size="10pt" style:font-size-asian="10pt" style:font-size-complex="10pt"/>
    </style:style>
    <style:style style:name="P4" style:family="paragraph" style:parent-style-name="Standard" style:list-style-name="L1">
      <style:text-properties fo:font-size="10pt" style:font-size-asian="10pt" style:font-size-complex="10pt"/>
    </style:style>
    <style:style style:name="P5" style:family="paragraph" style:parent-style-name="Standard">
      <style:paragraph-properties fo:text-align="center" style:justify-single-word="false"/>
      <style:text-properties fo:font-size="10pt" style:text-underline-style="solid" style:text-underline-width="auto" style:text-underline-color="font-color" fo:font-weight="bold" style:font-size-asian="10pt" style:font-weight-asian="bold" style:font-size-complex="10pt" style:font-weight-complex="bold"/>
    </style:style>
    <style:style style:name="P6" style:family="paragraph" style:parent-style-name="Standard">
      <style:text-properties fo:font-size="10pt" fo:font-weight="bold" style:font-size-asian="10pt" style:font-weight-asian="bold" style:font-size-complex="10pt" style:font-weight-complex="bold"/>
    </style:style>
    <style:style style:name="P7" style:family="paragraph" style:parent-style-name="Standard">
      <style:text-properties fo:font-size="8pt" style:font-size-asian="8pt" style:font-size-complex="8pt"/>
    </style:style>
    <style:style style:name="P8" style:family="paragraph" style:parent-style-name="Standard">
      <style:paragraph-properties fo:margin-top="0in" fo:margin-bottom="0in" fo:line-height="100%"/>
      <style:text-properties fo:font-size="8pt" style:font-size-asian="8pt" style:font-name-complex="Calibri" style:font-size-complex="8pt"/>
    </style:style>
    <style:style style:name="P9" style:family="paragraph" style:parent-style-name="Standard">
      <style:paragraph-properties fo:margin-top="0in" fo:margin-bottom="0in" fo:line-height="100%"/>
      <style:text-properties fo:font-size="8pt" style:font-size-asian="8pt" style:font-size-complex="8pt"/>
    </style:style>
    <style:style style:name="P10" style:family="paragraph" style:parent-style-name="Standard">
      <style:paragraph-properties fo:margin-top="0in" fo:margin-bottom="0in" fo:line-height="100%"/>
      <style:text-properties fo:font-size="8pt" fo:font-weight="bold" style:font-size-asian="8pt" style:font-weight-asian="bold" style:font-name-complex="Calibri" style:font-size-complex="8pt"/>
    </style:style>
    <style:style style:name="fr1" style:family="graphic" style:parent-style-name="Frame">
      <style:graphic-properties style:vertical-pos="from-top" style:vertical-rel="paragraph" style:horizontal-pos="from-left" style:horizontal-rel="paragraph"/>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
      <text:p text:style-name="P5">Kvittenslista för distanshandel</text:p>
      <text:p text:style-name="P3"/>
      <text:p text:style-name="P6">Apovård Apotek AB </text:p>
      <text:p text:style-name="P6">Organisationsnummer: 559411-9355</text:p>
      <text:p text:style-name="P6">Albyvägen 6</text:p>
      <text:p text:style-name="P6">145 59 Norsborg</text:p>
      <text:p text:style-name="P6">Tel 08 27 70 57</text:p>
      <text:p text:style-name="P2"/>
      <text:p text:style-name="P2"/>
      <text:p text:style-name="P2"/>
      <text:p text:style-name="P2"/>
      <text:p text:style-name="P2">Datum för utlämnande: </text:p>
      <text:p text:style-name="P2"/>
      <text:p text:style-name="P2">Namn:<text:tab/><text:tab/><text:tab/><text:tab/><text:tab/><text:tab/><text:tab/>Personnummer:</text:p>
      <text:p text:style-name="P2"/>
      <text:p text:style-name="P2">Ombud personnummer:</text:p>
      <text:p text:style-name="P2"/>
      <text:p text:style-name="P2">Adress: </text:p>
      <text:p text:style-name="P2"/>
      <text:p text:style-name="P2">Leverans: Hemleverans </text:p>
      <text:p text:style-name="P2"><draw:frame draw:style-name="fr1" draw:name="Ram1" text:anchor-type="paragraph" svg:x="4.7862in" svg:y="0.1366in" svg:width="0.4374in" draw:z-index="0"><draw:text-box fo:min-height="0.2283in"><text:p text:style-name="Frame_20_contents"/></draw:text-box></draw:frame><draw:frame draw:style-name="fr1" draw:name="Ram2" text:anchor-type="paragraph" svg:x="1.3043in" svg:y="0.1425in" svg:width="0.3839in" draw:z-index="1"><draw:text-box fo:min-height="0.2709in"><text:p text:style-name="Frame_20_contents"/></draw:text-box></draw:frame></text:p>
      <text:p text:style-name="P2">Genreikabyte: <text:s text:c="15"/>Ja enligt överenskommelse med kunden <text:s text:c="14"/>Nej</text:p>
      <text:p text:style-name="P2"/>
      <text:p text:style-name="P2">Generikabyte innebär att apoteket erbjuder samma medicin (periodensvara) som kan vara ett annat fabrikat och kan ha lägsta priset än den förskrivna varan. Utbytet till ett annat företag innebär att det är samma läkemedel och samma verksamma ämne men ett annat företag med lägsta priset i månaden. Apoteket följer reglerna genom att erbjuda en genrikabyte av medicinen.</text:p>
      <text:p text:style-name="P2"/>
      <text:p text:style-name="P2"/>
      <text:p text:style-name="P2">Övrigt: </text:p>
      <text:p text:style-name="P2"/>
      <text:p text:style-name="P2"/>
      <text:p text:style-name="P2">Kundenssignatur: </text:p>
      <text:p text:style-name="P2"/>
      <text:p text:style-name="P2">Namnförtydligande:</text:p>
      <text:p text:style-name="P2"/>
      <text:p text:style-name="P2">EHM (Receptpåsenummer):</text:p>
      <text:p text:style-name="P2"/>
      <text:p text:style-name="P2">Telefon kund: </text:p>
      <text:p text:style-name="P2"/>
      <text:p text:style-name="P2">Tid för utlämnande av apoteket:</text:p>
      <text:p text:style-name="P2"/>
      <text:p text:style-name="P2">Temperatur för kylbox:</text:p>
      <text:p text:style-name="P2"/>
      <text:list xml:id="list9185440991913901739" text:style-name="L1">
        <text:list-item>
          <text:p text:style-name="P4">Vid inlämnande från apoteket</text:p>
          <text:p text:style-name="P4"/>
        </text:list-item>
        <text:list-item>
          <text:p text:style-name="P4">Vid utlämnande av kylbox till apoteket: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zxx" fo:country="non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zxx" fo:country="none"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Bullet_20_Symbols" style:display-name="Bullet Symbols" style:family="text">
      <style:text-properties style:font-name="OpenSymbol" style:font-name-asian="OpenSymbol" style:font-name-complex="OpenSymbol"/>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008in solid #000000"/>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Tabell2" style:family="table">
      <style:table-properties style:width="6.1826in" fo:margin-left="0.1194in" fo:margin-right="0.391in" fo:margin-top="0in" fo:margin-bottom="0in" table:align="margins" style:writing-mode="lr-tb"/>
    </style:style>
    <style:style style:name="Tabell2.A" style:family="table-column">
      <style:table-column-properties style:column-width="1.9222in" style:rel-column-width="2768*"/>
    </style:style>
    <style:style style:name="Tabell2.B" style:family="table-column">
      <style:table-column-properties style:column-width="0.759in" style:rel-column-width="1093*"/>
    </style:style>
    <style:style style:name="Tabell2.C" style:family="table-column">
      <style:table-column-properties style:column-width="0.3431in" style:rel-column-width="494*"/>
    </style:style>
    <style:style style:name="Tabell2.D" style:family="table-column">
      <style:table-column-properties style:column-width="1.0278in" style:rel-column-width="1480*"/>
    </style:style>
    <style:style style:name="Tabell2.E" style:family="table-column">
      <style:table-column-properties style:column-width="1.1292in" style:rel-column-width="1626*"/>
    </style:style>
    <style:style style:name="Tabell2.F" style:family="table-column">
      <style:table-column-properties style:column-width="1.0014in" style:rel-column-width="1442*"/>
    </style:style>
    <style:style style:name="Tabell2.1" style:family="table-row">
      <style:table-row-properties style:min-row-height="0.4931in" style:keep-together="true" fo:keep-together="auto"/>
    </style:style>
    <style:style style:name="Tabell2.A1" style:family="table-cell">
      <style:table-cell-properties fo:background-color="#ffffff" fo:padding-left="0.0069in" fo:padding-right="0.0069in" fo:padding-top="0in" fo:padding-bottom="0in" fo:border="0.0069in solid #000001">
        <style:background-image/>
      </style:table-cell-properties>
    </style:style>
    <style:style style:name="MP1" style:family="paragraph" style:parent-style-name="Header">
      <style:paragraph-properties fo:text-align="center" style:justify-single-word="false"/>
    </style:style>
    <style:style style:name="MP2" style:family="paragraph" style:parent-style-name="Standard">
      <style:paragraph-properties fo:margin-top="0in" fo:margin-bottom="0in" fo:line-height="100%"/>
      <style:text-properties fo:font-size="8pt" fo:font-weight="bold" style:font-size-asian="8pt" style:font-weight-asian="bold" style:font-name-complex="Calibri" style:font-size-complex="8pt"/>
    </style:style>
    <style:style style:name="MP3" style:family="paragraph" style:parent-style-name="Standard">
      <style:paragraph-properties fo:margin-top="0in" fo:margin-bottom="0in" fo:line-height="100%"/>
      <style:text-properties fo:font-size="8pt" style:font-size-asian="8pt" style:font-name-complex="Calibri" style:font-size-complex="8pt"/>
    </style:style>
    <style:style style:name="MP4" style:family="paragraph" style:parent-style-name="Standard">
      <style:text-properties fo:font-size="8pt" style:font-size-asian="8pt" style:font-size-complex="8pt"/>
    </style:style>
    <style:style style:name="MP5" style:family="paragraph" style:parent-style-name="Standard">
      <style:paragraph-properties fo:margin-top="0in" fo:margin-bottom="0in" fo:line-height="100%"/>
      <style:text-properties fo:font-size="8pt" style:font-size-asian="8pt" style:font-size-complex="8pt"/>
    </style:style>
    <style:page-layout style:name="Mpm1">
      <style:page-layout-properties fo:page-width="8.2681in" fo:page-height="11.6929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header-footer-properties fo:min-height="0in" fo:margin-bottom="0.1965in"/>
      </style:header-style>
      <style:footer-style/>
    </style:page-layout>
  </office:automatic-styles>
  <office:master-styles>
    <style:master-page style:name="Standard" style:page-layout-name="Mpm1">
      <style:header>
        <text:p text:style-name="MP1"><text:s/></text:p>
        <table:table table:name="Tabell2" table:style-name="Tabell2">
          <table:table-column table:style-name="Tabell2.A"/>
          <table:table-column table:style-name="Tabell2.B"/>
          <table:table-column table:style-name="Tabell2.C"/>
          <table:table-column table:style-name="Tabell2.D"/>
          <table:table-column table:style-name="Tabell2.E"/>
          <table:table-column table:style-name="Tabell2.F"/>
          <table:table-row table:style-name="Tabell2.1">
            <table:table-cell table:style-name="Tabell2.A1" office:value-type="string">
              <text:p text:style-name="MP2">20.02 Kvitenslista Distanshandel</text:p>
            </table:table-cell>
            <table:table-cell table:style-name="Tabell2.A1" office:value-type="string">
              <text:p text:style-name="MP3"/>
            </table:table-cell>
            <table:table-cell table:style-name="Tabell2.A1" table:number-columns-spanned="2" office:value-type="string">
              <text:p text:style-name="MP4">Tillhörande rutinensnamn</text:p>
              <text:p text:style-name="MP4">20.Distanshandel med läkemedel </text:p>
            </table:table-cell>
            <table:covered-table-cell/>
            <table:table-cell table:style-name="Tabell2.A1" office:value-type="string">
              <text:p text:style-name="MP3">Giltigt fr.o.m.</text:p>
              <text:p text:style-name="MP5"><text:bookmark text:name="_GoBack"/>2026-05-15</text:p>
            </table:table-cell>
            <table:table-cell table:style-name="Tabell2.A1" office:value-type="string">
              <text:p text:style-name="MP4">Sidor </text:p>
              <text:p text:style-name="MP5">1 st</text:p>
            </table:table-cell>
          </table:table-row>
          <table:table-row table:style-name="Tabell2.1">
            <table:table-cell table:style-name="Tabell2.A1" table:number-columns-spanned="3" office:value-type="string">
              <text:p text:style-name="MP3">Utfärdat av (namn och datum)</text:p>
              <text:p text:style-name="MP5">Aseel Aloos 2026-05-01</text:p>
            </table:table-cell>
            <table:covered-table-cell/>
            <table:covered-table-cell/>
            <table:table-cell table:style-name="Tabell2.A1" table:number-columns-spanned="3" office:value-type="string">
              <text:p text:style-name="MP3">Godkänd av (namn och datum)<text:line-break/>Aseel Aloos 2026-05-01</text:p>
              <text:p text:style-name="MP5"/>
            </table:table-cell>
            <table:covered-table-cell/>
            <table:covered-table-cell/>
          </table:table-row>
        </table:table>
        <text:p text:style-name="Standard"/>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ai mur</meta:initial-creator>
    <meta:creation-date>2025-09-21T23:55:21.84</meta:creation-date>
    <meta:printed-by>rai mur</meta:printed-by>
    <meta:print-date>2025-10-09T15:29:21.27</meta:print-date>
    <dc:date>2026-08-13T09:56:15.45</dc:date>
    <dc:creator>rai mur</dc:creator>
    <meta:editing-duration>PT25M51S</meta:editing-duration>
    <meta:editing-cycles>6</meta:editing-cycles>
    <meta:generator>OpenOffice/4.1.13$Win32 OpenOffice.org_project/4113m1$Build-9810</meta:generator>
    <meta:document-statistic meta:table-count="1" meta:image-count="0" meta:object-count="0" meta:page-count="1" meta:paragraph-count="33" meta:word-count="149" meta:character-count="1095"/>
  </office:meta>
</office:document-meta>
</file>